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9F600000DB4A8FFAA2C8439ECE6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Default">
        <draw:frame draw:style-name="gr1" draw:text-style-name="P1" draw:layer="layout" svg:width="18.999cm" svg:height="26.136cm" svg:x="1cm" svg:y="1.781cm">
          <draw:image xlink:href="Pictures/10000000000009F600000DB4A8FFAA2C8439ECE6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Times New Roman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document-statistic meta:object-count="1"/>
    <meta:generator>Neat_Office/6.2.8.2$Windows_x86 LibreOffice_project/</meta:generator>
  </office:meta>
</office:document-meta>
</file>